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officeooo:rsid="001a5056" officeooo:paragraph-rsid="001aaf4c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fo:font-weight="bold" officeooo:rsid="001a5056" officeooo:paragraph-rsid="001aaf4c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left" style:justify-single-word="false"/>
      <style:text-properties fo:font-size="16pt" fo:font-weight="bold" officeooo:rsid="001a5056" officeooo:paragraph-rsid="001aaf4c" style:font-size-asian="16pt" style:font-weight-asian="bold" style:font-size-complex="16pt" style:font-weight-complex="bold"/>
    </style:style>
    <style:style style:name="P4" style:family="paragraph" style:parent-style-name="Standard">
      <style:text-properties fo:font-size="16pt" fo:font-weight="normal" officeooo:rsid="001a5056" officeooo:paragraph-rsid="001a5056" style:font-size-asian="16pt" style:font-weight-asian="normal" style:font-size-complex="16pt" style:font-weight-complex="normal"/>
    </style:style>
    <style:style style:name="P5" style:family="paragraph" style:parent-style-name="Standard">
      <style:text-properties fo:font-size="16pt" fo:font-weight="bold" officeooo:rsid="001a5056" officeooo:paragraph-rsid="001a5056" style:font-size-asian="16pt" style:font-weight-asian="bold" style:font-size-complex="16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fternoon Tea ( Just a guide Menu)</text:p>
      <text:p text:style-name="P2"/>
      <text:p text:style-name="P2"/>
      <text:p text:style-name="P2"/>
      <text:p text:style-name="P2"/>
      <text:p text:style-name="P2"/>
      <text:p text:style-name="P2"/>
      <text:p text:style-name="P3">Savoury Selection</text:p>
      <text:p text:style-name="P4"/>
      <text:p text:style-name="P4">Ham, Cheese &amp; Tomato finger Sandwich</text:p>
      <text:p text:style-name="P4">Egg and Cress Finger Sandwich</text:p>
      <text:p text:style-name="P4">Homemade Sausage Roll</text:p>
      <text:p text:style-name="P4"/>
      <text:p text:style-name="P5">Fruit Scone</text:p>
      <text:p text:style-name="P4">Served with Clotted Cream &amp; Strawberry Jam</text:p>
      <text:p text:style-name="P4"/>
      <text:p text:style-name="P5">Sweet Selection</text:p>
      <text:p text:style-name="P4"/>
      <text:p text:style-name="P4">Chocolate Brownie</text:p>
      <text:p text:style-name="P4">Coffee &amp; Walnut Cake</text:p>
      <text:p text:style-name="P4">Victoria Sponge</text:p>
      <text:p text:style-name="P4">Lemon Posset</text:p>
      <text:p text:style-name="P4"/>
      <text:p text:style-name="P4"/>
      <text:p text:style-name="P5">Served with Tea or Filter Coffee</text:p>
      <text:p text:style-name="P5"/>
      <text:p text:style-name="P5"/>
      <text:p text:style-name="P5">£18.50.per person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1T13:27:52.325153100</meta:creation-date>
    <dc:date>2026-08-11T13:42:37.228140600</dc:date>
    <meta:editing-duration>PT4M7S</meta:editing-duration>
    <meta:editing-cycles>1</meta:editing-cycles>
    <meta:document-statistic meta:table-count="0" meta:image-count="0" meta:object-count="0" meta:page-count="1" meta:paragraph-count="14" meta:word-count="52" meta:character-count="318" meta:non-whitespace-character-count="280"/>
    <meta:generator>LibreOffice/26.2.5.2$Windows_X86_64 LibreOffice_project/cd7284b4cbbfeb507e630c1aac019f4157393acb</meta:generator>
  </office:meta>
</office:document-meta>
</file>