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weight="bold" officeooo:rsid="00029e68" officeooo:paragraph-rsid="00029e68" style:font-weight-asian="bold" style:font-weight-complex="bold"/>
    </style:style>
    <style:style style:name="P2" style:family="paragraph" style:parent-style-name="Standard">
      <style:text-properties officeooo:rsid="00029e68" officeooo:paragraph-rsid="00029e68"/>
    </style:style>
    <style:style style:name="P3" style:family="paragraph" style:parent-style-name="Standard">
      <style:text-properties fo:font-weight="normal" officeooo:rsid="00029e68" officeooo:paragraph-rsid="00029e68" style:font-weight-asian="normal" style:font-weight-complex="normal"/>
    </style:style>
    <style:style style:name="P4" style:family="paragraph" style:parent-style-name="Standard">
      <style:text-properties fo:font-weight="bold" officeooo:rsid="0002ae62" officeooo:paragraph-rsid="0002ae62" style:font-weight-asian="bold" style:font-weight-complex="bold"/>
    </style:style>
    <style:style style:name="P5" style:family="paragraph" style:parent-style-name="Standard">
      <style:text-properties fo:font-weight="bold" officeooo:rsid="00032f5a" officeooo:paragraph-rsid="00032f5a" style:font-weight-asian="bold" style:font-weight-complex="bold"/>
    </style:style>
    <style:style style:name="P6" style:family="paragraph" style:parent-style-name="Standard">
      <style:text-properties fo:font-weight="bold" officeooo:rsid="0005192e" officeooo:paragraph-rsid="0005192e" style:font-weight-asian="bold" style:font-weight-complex="bold"/>
    </style:style>
    <style:style style:name="T1" style:family="text">
      <style:text-properties officeooo:rsid="0005192e"/>
    </style:style>
    <style:style style:name="T2" style:family="text">
      <style:text-properties style:text-position="super 58%" officeooo:rsid="0005192e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officeooo:rsid="0002ae62"/>
    </style:style>
    <style:style style:name="T5" style:family="text">
      <style:text-properties fo:font-weight="bold" officeooo:rsid="0002ae62" style:font-weight-asian="bold" style:font-weight-complex="bold"/>
    </style:style>
    <style:style style:name="T6" style:family="text">
      <style:text-properties officeooo:rsid="00032f5a"/>
    </style:style>
    <style:style style:name="T7" style:family="text">
      <style:text-properties style:text-position="super 58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ensthorpe visit <text:span text:style-name="T1">Wednesday 2</text:span><text:span text:style-name="T2">nd</text:span><text:span text:style-name="T1"> September</text:span></text:p>
      <text:p text:style-name="P2"/>
      <text:p text:style-name="P2"/>
      <text:p text:style-name="P1">Parking and Arrival Time</text:p>
      <text:p text:style-name="P1"/>
      <text:p text:style-name="P2">Parking will be in the main car park there should be enough room to park together.</text:p>
      <text:p text:style-name="P2"/>
      <text:p text:style-name="P2">Please could you arrive no later that <text:span text:style-name="T3">11am</text:span> as we have a garden tour booked at <text:span text:style-name="T3">11.30</text:span> this will take about an hour.</text:p>
      <text:p text:style-name="P2"/>
      <text:p text:style-name="P1">Food</text:p>
      <text:p text:style-name="P3">There is a cafe on site for coffee, lunch, etc.</text:p>
      <text:p text:style-name="P3"/>
      <text:p text:style-name="P1">Cream teas</text:p>
      <text:p text:style-name="P3">Have attached a menu for a cream tea, this is <text:span text:style-name="T3">18.50 per person</text:span> <text:span text:style-name="T4">if you would like this , </text:span>you will need to <text:span text:style-name="T3">book </text:span><text:span text:style-name="T5">it a week before we attend. A 50% deposit is required.</text:span></text:p>
      <text:p text:style-name="P4">Book your time for tea and payment contacting catering dept Pensthorpe 01328 851465 stating Morgan Group We<text:span text:style-name="T6">d</text:span>nesday 2<text:span text:style-name="T7">nd</text:span> September</text:p>
      <text:p text:style-name="P4"/>
      <text:p text:style-name="P4">Payment</text:p>
      <text:p text:style-name="P4"/>
      <text:p text:style-name="P4">Entrance Fee and Garden Tour 16.<text:span text:style-name="T6">50 per person.</text:span></text:p>
      <text:p text:style-name="P4"/>
      <text:p text:style-name="P5">Payment to folkmog <text:s/>account ASAP</text:p>
      <text:p text:style-name="P4"/>
      <text:p text:style-name="P4"/>
      <text:p text:style-name="P4"/>
      <text:p text:style-name="P6">Looking forward to seeing you all</text:p>
      <text:p text:style-name="P6"/>
      <text:p text:style-name="P6">Sandra and Margaret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1T12:39:35.203338500</meta:creation-date>
    <dc:date>2026-08-11T13:53:48.512142200</dc:date>
    <meta:editing-duration>PT13M47S</meta:editing-duration>
    <meta:editing-cycles>2</meta:editing-cycles>
    <meta:generator>LibreOffice/26.2.5.2$Windows_X86_64 LibreOffice_project/cd7284b4cbbfeb507e630c1aac019f4157393acb</meta:generator>
    <meta:print-date>2026-08-11T13:47:59.265247600</meta:print-date>
    <meta:document-statistic meta:table-count="0" meta:image-count="0" meta:object-count="0" meta:page-count="1" meta:paragraph-count="14" meta:word-count="138" meta:character-count="750" meta:non-whitespace-character-count="624"/>
  </office:meta>
</office:document-meta>
</file>